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f84716dfb7399edec7941deba9b069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ender:bim"/><text:bookmark-start text:name="__RefHeading___bim_avec_blender_1"/><text:bookmark-start text:name="bim_avec_blender"/>BIM avec Blender<text:bookmark-end text:name="__RefHeading___bim_avec_blender_1"/><text:bookmark-end text:name="bim_avec_blender"/></text:h>
      <text:list text:style-name="List_20_1" text:continue-numbering="false">
        <text:list-item>
          <text:p text:style-name="LastListParagraph_List_20_1_Content_First"> <text:a xlink:type="simple" xlink:href="https://adn.codeatlas.cc/doku.php?id=blender:ifc" text:style-name="Internet_20_link" text:visited-style-name="Visited_20_Internet_20_Link">IfcOpenShell</text:a></text:p>
        </text:list-item>
      </text:list>
      <text:list text:style-name="List_20_1" text:continue-numbering="false">
        <text:list-item>
          <text:p text:style-name="List_20_1_Content_First"> <text:span text:style-name="Strong_20_Emphasis"><text:a xlink:type="simple" xlink:href="https://bonsaibim.org/" text:style-name="Internet_20_link" text:visited-style-name="Visited_20_Internet_20_Link">bonsaibim.org</text:a></text:span></text:p>
        </text:list-item>
        <text:list-item>
          <text:p text:style-name="List_20_1_Content"> Free, open source, native IFC authoring platform </text:p>
        </text:list-item>
        <text:list-item>
          <text:p text:style-name="List_20_1_Content"> <text:a xlink:type="simple" xlink:href="https://community.osarch.org/discussion/2710/bonsai-for-dummies" text:style-name="Internet_20_link" text:visited-style-name="Visited_20_Internet_20_Link">Bonsai for dummies</text:a></text:p>
        </text:list-item>
        <text:list-item>
          <text:p text:style-name="List_20_1_Content_Last"> <text:a xlink:type="simple" xlink:href="https://github.com/DutchSailor/FOSS-BIM-Experiments/blob/main/BILT%20Europe%202025/BILTEUR25_Presentation_Bonsai-V4.pdf" text:style-name="Internet_20_link" text:visited-style-name="Visited_20_Internet_20_Link">BonsaiBIM</text:a> @ <text:a xlink:type="simple" xlink:href="https://build-up.ec.europa.eu/en/news-and-events/events/bilt-europe-2025" text:style-name="Internet_20_link" text:visited-style-name="Visited_20_Internet_20_Link">BILT EUROPE 2025</text:a></text:p>
        </text:list-item>
      </text:list>
      <text:list text:style-name="List_20_1" text:continue-numbering="false">
        <text:list-item>
          <text:p text:style-name="List_20_1_Content_First"> <text:a xlink:type="simple" xlink:href="https://blenderbim.org/" text:style-name="Internet_20_link" text:visited-style-name="Visited_20_Internet_20_Link">BlenderBIM.org</text:a></text:p>
        </text:list-item>
        <text:list-item>
          <text:p text:style-name="List_20_1_Content"> <text:a xlink:type="simple" xlink:href="https://codeatlas.cc/logiciels/blender/bim/" text:style-name="Internet_20_link" text:visited-style-name="Visited_20_Internet_20_Link">BlenderBIM</text:a> sur <text:a xlink:type="simple" xlink:href="https://codeatlas.cc" text:style-name="Internet_20_link" text:visited-style-name="Visited_20_Internet_20_Link">CodeAtlas</text:a> </text:p>
        </text:list-item>
        <text:list-item>
          <text:p text:style-name="List_20_1_Content"> <text:a xlink:type="simple" xlink:href="https://www.consult-bim.com/courses" text:style-name="Internet_20_link" text:visited-style-name="Visited_20_Internet_20_Link">BlenderBIM for Beginners</text:a> par <text:a xlink:type="simple" xlink:href="https://www.consult-bim.com/" text:style-name="Internet_20_link" text:visited-style-name="Visited_20_Internet_20_Link">consult-bim</text:a></text:p>
        </text:list-item>
        <text:list-item>
          <text:p text:style-name="List_20_1_Content"> <text:a xlink:type="simple" xlink:href="https://www.youtube.com/watch?v=pQnJ-5b3_Kg" text:style-name="Internet_20_link" text:visited-style-name="Visited_20_Internet_20_Link"> Bonsai full demo ! Learn how to model this house in native IFC</text:a> (Youtube)</text:p>
        </text:list-item>
        <text:list-item>
          <text:p text:style-name="List_20_1_Content"> <text:a xlink:type="simple" xlink:href="https://www.youtube.com/watch?v=oF-0qq_yi34" text:style-name="Internet_20_link" text:visited-style-name="Visited_20_Internet_20_Link">BlenderBim (now Bonsai) Addon Update - 24.06.02</text:a> (Youtube)</text:p>
        </text:list-item>
        <text:list-item>
          <text:p text:style-name="List_20_1_Content"> <text:a xlink:type="simple" xlink:href="https://enac-cnpa.github.io/BlenderBIM-Tutoriel-Villa-Le-Sextant/5_modelisation-ifc.html" text:style-name="Internet_20_link" text:visited-style-name="Visited_20_Internet_20_Link">Tutoriel BlenderBIM - Villa Le Sextant</text:a> du <text:a xlink:type="simple" xlink:href="https://www.epfl.ch/labs/cnpa/fr/index-fr-html/" text:style-name="Internet_20_link" text:visited-style-name="Visited_20_Internet_20_Link">Laboratoire des cultures numériques du projet architectural</text:a> de l'<text:a xlink:type="simple" xlink:href="https://www.epfl.ch/fr/" text:style-name="Internet_20_link" text:visited-style-name="Visited_20_Internet_20_Link">EPFL</text:a>.</text:p>
        </text:list-item>
        <text:list-item>
          <text:p text:style-name="List_20_1_Content"> <text:a xlink:type="simple" xlink:href="https://community.osarch.org/uploads/editor/1g/50je4mj7eljy.pdf" text:style-name="Internet_20_link" text:visited-style-name="Visited_20_Internet_20_Link">Blender tutorial applied to BIM methodology</text:a> par <text:a xlink:type="simple" xlink:href="https://en.wikipedia.org/wiki/Euskal Trenbide Sarea" text:style-name="Internet_20_link" text:visited-style-name="Visited_20_Internet_20_Link">ETS</text:a></text:p>
        </text:list-item>
        <text:list-item>
          <text:p text:style-name="List_20_1_Content_Last"> <text:a xlink:type="simple" xlink:href="https://wiki.osarch.org/index.php?title=BlenderBIM_Add-on/BlenderBIM_Add-on_exporting_2D_documentation" text:style-name="Internet_20_link" text:visited-style-name="Visited_20_Internet_20_Link">2D Documentation</text:a></text:p>
        </text:list-item>
      </text:list>
      <text:p text:style-name="Text_20_body"><draw:a xlink:type="simple" xlink:href="https://community.osarch.org/uploads/editor/j2/afcvuu8y0rud.jpg"><draw:frame draw:style-name="media" draw:name="0" text:anchor-type="as-char" draw:z-index="0" svg:width="134.9375cm" style:rel-width="100%" svg:height="87.3125cm" style:rel-height="scale"><draw:image xlink:href="Pictures/3f84716dfb7399edec7941deba9b069c.jpg" xlink:type="simple" xlink:show="embed" xlink:actuate="onLoad"/></draw:frame></draw:a></text:p>
      <text:p text:style-name="Text_20_body"><text:a xlink:type="simple" xlink:href="https://community.osarch.org/discussion/comment/17787/#Comment_17787" text:style-name="Internet_20_link" text:visited-style-name="Visited_20_Internet_20_Link">sr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lender:bim</dc:title>
  </office:meta>
</office:document-meta>
</file>