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22b1c8bda99d21e7b9a931fd465f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noeuds"/><text:bookmark-start text:name="__RefHeading___noeuds_geometriques_1"/><text:bookmark-start text:name="noeuds_geometriques"/>Noeuds Géométriques<text:bookmark-end text:name="__RefHeading___noeuds_geometriques_1"/><text:bookmark-end text:name="noeuds_geometriques"/></text:h>
      <text:list text:style-name="List_20_1" text:continue-numbering="false">
        <text:list-item>
          <text:p text:style-name="List_20_1_Content_First"> <text:a xlink:type="simple" xlink:href="https://docs.blender.org/manual/fr/latest/modeling/geometry_nodes/index.html" text:style-name="Internet_20_link" text:visited-style-name="Visited_20_Internet_20_Link">Manuel</text:a> (fr)</text:p>
        </text:list-item>
        <text:list-item>
          <text:p text:style-name="List_20_1_Content_Last"> <text:a xlink:type="simple" xlink:href="https://docs.blender.org/manual/en/latest/modeling/geometry_nodes/index.html" text:style-name="Internet_20_link" text:visited-style-name="Visited_20_Internet_20_Link">Manual</text:a> (en)</text:p>
        </text:list-item>
      </text:list>
      <text:p text:style-name="Text_20_body"><draw:a xlink:type="simple" xlink:href="https://docs.blender.org/manual/fr/latest/_images/modeling_geometry-nodes_inspection_socket-inspection.png"><draw:frame draw:style-name="media" draw:name="0" text:anchor-type="as-char" draw:z-index="0" svg:width="27.225625cm" style:rel-width="100%" svg:height="7.540625cm" style:rel-height="scale"><draw:image xlink:href="Pictures/f322b1c8bda99d21e7b9a931fd465fb8.png" xlink:type="simple" xlink:show="embed" xlink:actuate="onLoad"/></draw:frame></draw:a></text:p>
      <text:list text:style-name="List_20_1" text:continue-numbering="false">
        <text:list-item>
          <text:p text:style-name="List_20_1_Content_First"> <text:span text:style-name="Strong_20_Emphasis"><text:a xlink:type="simple" xlink:href="https://github.com/rbarbosa51/GeometryNodesByTutorials" text:style-name="Internet_20_link" text:visited-style-name="Visited_20_Internet_20_Link">GeometryNodesByTutorials</text:a></text:span></text:p>
        </text:list-item>
        <text:list-item>
          <text:p text:style-name="List_20_1_Content"> <text:a xlink:type="simple" xlink:href="https://www.blenderbasecamp.com/home/a-beginners-guide-to-using-geometry-nodes-in-blender/" text:style-name="Internet_20_link" text:visited-style-name="Visited_20_Internet_20_Link">Beginner guide</text:a></text:p>
        </text:list-item>
        <text:list-item>
          <text:p text:style-name="List_20_1_Content"> <text:a xlink:type="simple" xlink:href="https://artisticrender.com/the-complete-beginners-guide-to-blender-nodes-eevee-cycles-and-pbr/" text:style-name="Internet_20_link" text:visited-style-name="Visited_20_Internet_20_Link">Complete beginner guide</text:a></text:p>
        </text:list-item>
        <text:list-item>
          <text:p text:style-name="List_20_1_Content"> <text:a xlink:type="simple" xlink:href="https://www.steambeanblog.com/blog/anwiki-logic-tutorials" text:style-name="Internet_20_link" text:visited-style-name="Visited_20_Internet_20_Link">Logic tutorial</text:a></text:p>
        </text:list-item>
        <text:list-item>
          <text:p text:style-name="List_20_1_Content"> <text:a xlink:type="simple" xlink:href="https://www.oneminutevideotutorials.com/2022/05/16/blender-keyboard-shortcuts-for-working-with-nodes/" text:style-name="Internet_20_link" text:visited-style-name="Visited_20_Internet_20_Link">Shortcuts</text:a></text:p>
        </text:list-item>
        <text:list-item>
          <text:p text:style-name="List_20_1_Content"> <text:a xlink:type="simple" xlink:href="https://www.blender.org/download/demo-files/#geometry-nodes" text:style-name="Internet_20_link" text:visited-style-name="Visited_20_Internet_20_Link">Samples</text:a></text:p>
        </text:list-item>
        <text:list-item>
          <text:p text:style-name="List_20_1_Content_Last"> <text:a xlink:type="simple" xlink:href="https://github.com/Shriinivas/geometrynodes" text:style-name="Internet_20_link" text:visited-style-name="Visited_20_Internet_20_Link">Examples</text:a></text:p>
        </text:list-item>
      </text:list>
      <text:list text:style-name="List_20_1" text:continue-numbering="false">
        <text:list-item>
          <text:p text:style-name="List_20_1_Content_First"> <text:a xlink:type="simple" xlink:href="https://github.com/carson-katri/geometry-script" text:style-name="Internet_20_link" text:visited-style-name="Visited_20_Internet_20_Link">geometry-script</text:a></text:p>
        </text:list-item>
        <text:list-item>
          <text:p text:style-name="List_20_1_Content_Last"> <text:a xlink:type="simple" xlink:href="https://github.com/BrendanParmer/NodeToPython" text:style-name="Internet_20_link" text:visited-style-name="Visited_20_Internet_20_Link">NodeToPython</text:a></text:p>
        </text:list-item>
      </text:list>
      <text:list text:style-name="List_20_1" text:continue-numbering="false">
        <text:list-item>
          <text:p text:style-name="List_20_1_Content_First"> <text:span text:style-name="Strong_20_Emphasis">Exemples d'objets paramétriques (YouTube)</text:span></text:p>
        </text:list-item>
        <text:list-item>
          <text:p text:style-name="List_20_1_Content"> <text:a xlink:type="simple" xlink:href="https://www.youtube.com/watch?v=T8tHLJ65syA" text:style-name="Internet_20_link" text:visited-style-name="Visited_20_Internet_20_Link">Easy Parametric Architecture in Blender with Geometry Nodes</text:a></text:p>
        </text:list-item>
        <text:list-item>
          <text:p text:style-name="List_20_1_Content"> <text:a xlink:type="simple" xlink:href="https://www.youtube.com/watch?v=wMSiMex-dho" text:style-name="Internet_20_link" text:visited-style-name="Visited_20_Internet_20_Link">Easily create a building with Geometry Nodes in Blender like BIG Architecture's concepts</text:a></text:p>
        </text:list-item>
        <text:list-item>
          <text:p text:style-name="List_20_1_Content_Last"> <text:a xlink:type="simple" xlink:href="https://www.youtube.com/watch?v=0raL08PmckU" text:style-name="Internet_20_link" text:visited-style-name="Visited_20_Internet_20_Link">Parametric Interior Design in Blender with Geometry Nodes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noeuds</dc:title>
  </office:meta>
</office:document-meta>
</file>