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3c0df0b9a4097a746300024198dc9392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lender:sverchok"/><text:bookmark-start text:name="__RefHeading___sverchok_1"/><text:bookmark-start text:name="sverchok"/>Sverchok<text:bookmark-end text:name="__RefHeading___sverchok_1"/><text:bookmark-end text:name="sverchok"/></text:h>
      <text:p text:style-name="Text_20_body"><draw:a xlink:type="simple" xlink:href="https://user-images.githubusercontent.com/28003269/126115967-ec28a5c6-6808-4ede-bcc8-5a5667acd5ee.gif"><draw:frame draw:style-name="media" draw:name="0" text:anchor-type="as-char" draw:z-index="0" svg:width="21.166666666667cm" style:rel-width="100%" svg:height="7.9375cm" style:rel-height="scale"><draw:image xlink:href="Pictures/3c0df0b9a4097a746300024198dc9392.gif" xlink:type="simple" xlink:show="embed" xlink:actuate="onLoad"/></draw:frame></draw:a></text:p>
      <text:p text:style-name="Text_20_body"><text:span text:style-name="sup">Image: <text:a xlink:type="simple" xlink:href="http://nortikin.github.io/sverchok/docs/introduction/sverchok_features.html#parametric-modeling" text:style-name="Internet_20_link" text:visited-style-name="Visited_20_Internet_20_Link">Sverchok parametric modeling</text:a></text:span></text:p>
      <text:list text:style-name="List_20_1" text:continue-numbering="false">
        <text:list-item>
          <text:p text:style-name="List_20_1_Content_First"> <text:a xlink:type="simple" xlink:href="https://codeatlas.cc/logiciels/blender/sverchok/" text:style-name="Internet_20_link" text:visited-style-name="Visited_20_Internet_20_Link">Sverchok</text:a></text:p>
        </text:list-item>
        <text:list-item>
          <text:p text:style-name="List_20_1_Content_Last"> <text:a xlink:type="simple" xlink:href="http://nortikin.github.io/sverchok/docs/main.html" text:style-name="Internet_20_link" text:visited-style-name="Visited_20_Internet_20_Link">Documentation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lender:sverchok</dc:title>
  </office:meta>
</office:document-meta>
</file>