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dc0db2b7f142a4b381d427522a534f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nception:dessin"/><text:bookmark-start text:name="__RefHeading___dessin_numerique_1"/><text:bookmark-start text:name="dessin_numerique"/>Dessin Numérique<text:bookmark-end text:name="__RefHeading___dessin_numerique_1"/><text:bookmark-end text:name="dessin_numerique"/></text:h>
      <text:p text:style-name="Text_20_body"><draw:a xlink:type="simple" xlink:href="https://upload.wikimedia.org/wikipedia/commons/c/cc/Zentralperspektive_zeichnen.png"><draw:frame draw:style-name="media" draw:name="0" text:anchor-type="as-char" draw:z-index="0" svg:width="26.484791666667cm" style:rel-width="100%" svg:height="17.753541666667cm" style:rel-height="scale"><draw:image xlink:href="Pictures/2dc0db2b7f142a4b381d427522a534fc.png" xlink:type="simple" xlink:show="embed" xlink:actuate="onLoad"/></draw:frame></draw:a></text:p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www.codeatlas.cc/dessin/" text:style-name="Internet_20_link" text:visited-style-name="Visited_20_Internet_20_Link">Dessin numérique</text:a></text:span>, <text:span text:style-name="Strong_20_Emphasis"><text:a xlink:type="simple" xlink:href="https://www.rvba.fr/ecriture.html" text:style-name="Internet_20_link" text:visited-style-name="Visited_20_Internet_20_Link">Écriture numérique</text:a></text:span> : les deux pôles, les deux modalités, qui caractérisent l'activité d'invention dans le domaine du <text:span text:style-name="Emphasis">design numérique</text:span>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nception:dessin</dc:title>
  </office:meta>
</office:document-meta>
</file>