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c780b82eab90a7fe4b838fc7a9fdd47.jpg"/>
  <manifest:file-entry manifest:media-type="image/jpeg" manifest:full-path="Pictures/6a382b445894ae26bdb42071f87f97e8.jpg"/>
  <manifest:file-entry manifest:media-type="image/jpeg" manifest:full-path="Pictures/10b8c96959316c28f5521dd1b74486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diffusion"/><text:bookmark-start text:name="__RefHeading___modeles_de_diffusion_1"/><text:bookmark-start text:name="modeles_de_diffusion"/>Modèles de diffusion<text:bookmark-end text:name="__RefHeading___modeles_de_diffusion_1"/><text:bookmark-end text:name="modeles_de_diffusion"/></text:h>
      <text:list text:style-name="List_20_1" text:continue-numbering="false">
        <text:list-item>
          <text:p text:style-name="LastListParagraph_List_20_1_Content_First"> État de l'art de la génération 3D à base de <text:a xlink:type="simple" xlink:href="https://en.wikipedia.org/wiki/Diffusion model" text:style-name="Internet_20_link" text:visited-style-name="Visited_20_Internet_20_Link">modèle de diffusion</text:a> et autres techniques.</text:p>
        </text:list-item>
      </text:list>
      <text:h text:style-name="Heading_20_1" text:outline-level="1"><text:bookmark-start text:name="__RefHeading___diffusion_2"/><text:bookmark-start text:name="diffusion"/>Diffusion<text:bookmark-end text:name="__RefHeading___diffusion_2"/><text:bookmark-end text:name="diffusion"/></text:h>
      <text:list text:style-name="List_20_1" text:continue-numbering="false">
        <text:list-item>
          <text:p text:style-name="LastListParagraph_List_20_1_Content_First"> <text:a xlink:type="simple" xlink:href="https://deepmind.google/models/gemini-diffusion/" text:style-name="Internet_20_link" text:visited-style-name="Visited_20_Internet_20_Link">Gemini Diffusion</text:a></text:p>
        </text:list-item>
      </text:list>
      <table:table table:style-name="Table_Quotation1">
        <table:table-column/>
        <table:table-row>
          <table:table-cell office:value-type="string" table:style-name="Cell_Quotation1">
            <text:p text:style-name="tablealignleft"> What is a diffusion model?</text:p>
          </table:table-cell>
        </table:table-row>
      </table:table>
      <table:table table:style-name="Table_Quotation1">
        <table:table-column/>
        <table:table-row>
          <table:table-cell office:value-type="string" table:style-name="Cell_Quotation1">
            <text:p text:style-name="tablealignleft"> Traditional autoregressive language models generate text one word – or token – at a time. This sequential process can be slow, and limit the quality and coherence of the output.</text:p>
          </table:table-cell>
        </table:table-row>
      </table:table>
      <table:table table:style-name="Table_Quotation1">
        <table:table-column/>
        <table:table-row>
          <table:table-cell office:value-type="string" table:style-name="Cell_Quotation1">
            <text:p text:style-name="tablealignleft"> Diffusion models work differently. Instead of predicting text directly, they learn to generate outputs by <text:span text:style-name="Strong_20_Emphasis">refining noise</text:span>, step-by-step. This means they can iterate on a solution very quickly and error correct during the generation process. This helps them excel at tasks like editing, including in the context of math and code.</text:p>
          </table:table-cell>
        </table:table-row>
      </table:table>
      <text:list text:style-name="List_20_1" text:continue-numbering="false">
        <text:list-item>
          <text:p text:style-name="List_20_1_Content_First"> <text:a xlink:type="simple" xlink:href="https://huggingface.co/models?pipeline_tag=text-to-3d&amp;sort=trending" text:style-name="Internet_20_link" text:visited-style-name="Visited_20_Internet_20_Link">HuggingFace</text:a>, <text:a xlink:type="simple" xlink:href="https://huggingface.co/dylanebert" text:style-name="Internet_20_link" text:visited-style-name="Visited_20_Internet_20_Link">Dylan Ebert</text:a></text:p>
        </text:list-item>
        <text:list-item>
          <text:p text:style-name="List_20_1_Content"> <text:a xlink:type="simple" xlink:href="https://www.seangoedecke.com/diffusion-models-explained/" text:style-name="Internet_20_link" text:visited-style-name="Visited_20_Internet_20_Link">Diffusion models explained simply</text:a></text:p>
        </text:list-item>
        <text:list-item>
          <text:p text:style-name="List_20_1_Content_Last"> <text:a xlink:type="simple" xlink:href="https://arxiv.org/abs/2510.21890" text:style-name="Internet_20_link" text:visited-style-name="Visited_20_Internet_20_Link">The Principles of Diffusion Models</text:a></text:p>
        </text:list-item>
      </text:list>
      <text:h text:style-name="Heading_20_2" text:outline-level="2"><text:bookmark-start text:name="__RefHeading___hunyuan3d-omni_3"/><text:bookmark-start text:name="hunyuan3d-omni"/>Hunyuan3D-Omni<text:bookmark-end text:name="__RefHeading___hunyuan3d-omni_3"/><text:bookmark-end text:name="hunyuan3d-omni"/></text:h>
      <text:list text:style-name="List_20_1" text:continue-numbering="false">
        <text:list-item>
          <text:p text:style-name="List_20_1_Content_First"> 2025</text:p>
        </text:list-item>
        <text:list-item>
          <text:p text:style-name="List_20_1_Content_Last"> <text:a xlink:type="simple" xlink:href="https://github.com/Tencent-Hunyuan/Hunyuan3D-Omni" text:style-name="Internet_20_link" text:visited-style-name="Visited_20_Internet_20_Link">https://github.com/Tencent-Hunyuan/Hunyuan3D-Omni</text:a></text:p>
        </text:list-item>
      </text:list>
      <text:h text:style-name="Heading_20_2" text:outline-level="2"><text:bookmark-start text:name="__RefHeading___meshcoder_4"/><text:bookmark-start text:name="meshcoder"/>MeshCoder<text:bookmark-end text:name="__RefHeading___meshcoder_4"/><text:bookmark-end text:name="meshcoder"/></text:h>
      <text:list text:style-name="List_20_1" text:continue-numbering="false">
        <text:list-item>
          <text:p text:style-name="List_20_1_Content_First"> 2025</text:p>
        </text:list-item>
        <text:list-item>
          <text:p text:style-name="List_20_1_Content_Last"> <text:a xlink:type="simple" xlink:href="https://huggingface.co/papers/2508.14879" text:style-name="Internet_20_link" text:visited-style-name="Visited_20_Internet_20_Link">https://huggingface.co/papers/2508.14879</text:a></text:p>
        </text:list-item>
      </text:list>
      <text:h text:style-name="Heading_20_2" text:outline-level="2"><text:bookmark-start text:name="__RefHeading___ll3m_5"/><text:bookmark-start text:name="ll3m"/>LL3M<text:bookmark-end text:name="__RefHeading___ll3m_5"/><text:bookmark-end text:name="ll3m"/></text:h>
      <text:list text:style-name="List_20_1" text:continue-numbering="false">
        <text:list-item>
          <text:p text:style-name="List_20_1_Content_First"> 2025</text:p>
        </text:list-item>
        <text:list-item>
          <text:p text:style-name="List_20_1_Content_Last"> <text:a xlink:type="simple" xlink:href="https://threedle.github.io/ll3m/" text:style-name="Internet_20_link" text:visited-style-name="Visited_20_Internet_20_Link">https://threedle.github.io/ll3m/</text:a></text:p>
        </text:list-item>
      </text:list>
      <text:h text:style-name="Heading_20_2" text:outline-level="2"><text:bookmark-start text:name="__RefHeading___meshllm_6"/><text:bookmark-start text:name="meshllm"/>MeshLLM<text:bookmark-end text:name="__RefHeading___meshllm_6"/><text:bookmark-end text:name="meshllm"/></text:h>
      <text:list text:style-name="List_20_1" text:continue-numbering="false">
        <text:list-item>
          <text:p text:style-name="List_20_1_Content_First"> 2025</text:p>
        </text:list-item>
        <text:list-item>
          <text:p text:style-name="List_20_1_Content_Last"> <text:a xlink:type="simple" xlink:href="https://huggingface.co/papers/2508.01242" text:style-name="Internet_20_link" text:visited-style-name="Visited_20_Internet_20_Link">https://huggingface.co/papers/2508.01242</text:a></text:p>
        </text:list-item>
      </text:list>
      <text:h text:style-name="Heading_20_2" text:outline-level="2"><text:bookmark-start text:name="__RefHeading___assembler_7"/><text:bookmark-start text:name="assembler"/>Assembler<text:bookmark-end text:name="__RefHeading___assembler_7"/><text:bookmark-end text:name="assembler"/></text:h>
      <text:list text:style-name="List_20_1" text:continue-numbering="false">
        <text:list-item>
          <text:p text:style-name="List_20_1_Content_First"> 2025</text:p>
        </text:list-item>
        <text:list-item>
          <text:p text:style-name="List_20_1_Content_Last"> <text:a xlink:type="simple" xlink:href="https://huggingface.co/papers/2506.17074" text:style-name="Internet_20_link" text:visited-style-name="Visited_20_Internet_20_Link">https://huggingface.co/papers/2506.17074</text:a></text:p>
        </text:list-item>
      </text:list>
      <text:h text:style-name="Heading_20_2" text:outline-level="2"><text:bookmark-start text:name="__RefHeading___vertexregen_8"/><text:bookmark-start text:name="vertexregen"/>VertexRegen<text:bookmark-end text:name="__RefHeading___vertexregen_8"/><text:bookmark-end text:name="vertexregen"/></text:h>
      <text:list text:style-name="List_20_1" text:continue-numbering="false">
        <text:list-item>
          <text:p text:style-name="List_20_1_Content_First"> 2025</text:p>
        </text:list-item>
        <text:list-item>
          <text:p text:style-name="List_20_1_Content_Last"> <text:a xlink:type="simple" xlink:href="https://vertexregen.github.io/" text:style-name="Internet_20_link" text:visited-style-name="Visited_20_Internet_20_Link">https://vertexregen.github.io/</text:a></text:p>
        </text:list-item>
      </text:list>
      <text:h text:style-name="Heading_20_2" text:outline-level="2"><text:bookmark-start text:name="__RefHeading___brepdiff_9"/><text:bookmark-start text:name="brepdiff"/>BrepDiff<text:bookmark-end text:name="__RefHeading___brepdiff_9"/><text:bookmark-end text:name="brepdiff"/></text:h>
      <text:list text:style-name="List_20_1" text:continue-numbering="false">
        <text:list-item>
          <text:p text:style-name="List_20_1_Content_First"> 2025</text:p>
        </text:list-item>
        <text:list-item>
          <text:p text:style-name="List_20_1_Content_Last"> <text:a xlink:type="simple" xlink:href="https://brepdiff.github.io/" text:style-name="Internet_20_link" text:visited-style-name="Visited_20_Internet_20_Link">https://brepdiff.github.io/</text:a></text:p>
        </text:list-item>
      </text:list>
      <text:h text:style-name="Heading_20_2" text:outline-level="2"><text:bookmark-start text:name="__RefHeading___dtown_10"/><text:bookmark-start text:name="dtown"/>3dtown<text:bookmark-end text:name="__RefHeading___dtown_10"/><text:bookmark-end text:name="dtown"/></text:h>
      <text:list text:style-name="List_20_1" text:continue-numbering="false">
        <text:list-item>
          <text:p text:style-name="List_20_1_Content_First"> 2025</text:p>
        </text:list-item>
        <text:list-item>
          <text:p text:style-name="List_20_1_Content_Last"> <text:a xlink:type="simple" xlink:href="https://eric-ai-lab.github.io/3dtown.github.io/" text:style-name="Internet_20_link" text:visited-style-name="Visited_20_Internet_20_Link">3dtown</text:a></text:p>
        </text:list-item>
      </text:list>
      <text:h text:style-name="Heading_20_2" text:outline-level="2"><text:bookmark-start text:name="__RefHeading___roblox_11"/><text:bookmark-start text:name="roblox"/>Roblox<text:bookmark-end text:name="__RefHeading___roblox_11"/><text:bookmark-end text:name="roblox"/></text:h>
      <text:list text:style-name="List_20_1" text:continue-numbering="false">
        <text:list-item>
          <text:p text:style-name="List_20_1_Content_First"> 2025</text:p>
        </text:list-item>
        <text:list-item>
          <text:p text:style-name="List_20_1_Content"> <text:a xlink:type="simple" xlink:href="https://github.com/Roblox/cube" text:style-name="Internet_20_link" text:visited-style-name="Visited_20_Internet_20_Link">Cube: Generative AI System for 3D</text:a></text:p>
        </text:list-item>
        <text:list-item>
          <text:p text:style-name="List_20_1_Content_Last"> <text:a xlink:type="simple" xlink:href="https://huggingface.co/spaces/Roblox/cube3d-interactive" text:style-name="Internet_20_link" text:visited-style-name="Visited_20_Internet_20_Link">HuggingFace : cube3d-interactive</text:a></text:p>
        </text:list-item>
      </text:list>
      <text:h text:style-name="Heading_20_2" text:outline-level="2"><text:bookmark-start text:name="__RefHeading___meshgen_12"/><text:bookmark-start text:name="meshgen"/>MeshGen<text:bookmark-end text:name="__RefHeading___meshgen_12"/><text:bookmark-end text:name="meshgen"/></text:h>
      <text:list text:style-name="List_20_1" text:continue-numbering="false">
        <text:list-item>
          <text:p text:style-name="List_20_1_Content_First"> 2025</text:p>
        </text:list-item>
        <text:list-item>
          <text:p text:style-name="List_20_1_Content_Last"> <text:a xlink:type="simple" xlink:href="https://github.com/huggingface/meshgen" text:style-name="Internet_20_link" text:visited-style-name="Visited_20_Internet_20_Link">https://github.com/huggingface/meshgen</text:a></text:p>
        </text:list-item>
      </text:list>
      <text:h text:style-name="Heading_20_2" text:outline-level="2"><text:bookmark-start text:name="__RefHeading___the_scene_language_13"/><text:bookmark-start text:name="the_scene_language"/>The Scene Language<text:bookmark-end text:name="__RefHeading___the_scene_language_13"/><text:bookmark-end text:name="the_scene_language"/></text:h>
      <text:list text:style-name="List_20_1" text:continue-numbering="false">
        <text:list-item>
          <text:p text:style-name="List_20_1_Content_First"> 2025</text:p>
        </text:list-item>
        <text:list-item>
          <text:p text:style-name="List_20_1_Content"> <text:a xlink:type="simple" xlink:href="https://ai.stanford.edu/~yzzhang/projects/scene-language/" text:style-name="Internet_20_link" text:visited-style-name="Visited_20_Internet_20_Link">https://ai.stanford.edu/~yzzhang/projects/scene-language/</text:a></text:p>
        </text:list-item>
        <text:list-item>
          <text:p text:style-name="List_20_1_Content_Last"> <text:a xlink:type="simple" xlink:href="https://github.com/zzyunzhi/scene-language" text:style-name="Internet_20_link" text:visited-style-name="Visited_20_Internet_20_Link">https://github.com/zzyunzhi/scene-language</text:a></text:p>
        </text:list-item>
      </text:list>
      <text:h text:style-name="Heading_20_2" text:outline-level="2"><text:bookmark-start text:name="__RefHeading___blot3d_14"/><text:bookmark-start text:name="blot3d"/>Blot3D<text:bookmark-end text:name="__RefHeading___blot3d_14"/><text:bookmark-end text:name="blot3d"/></text:h>
      <text:list text:style-name="List_20_1" text:continue-numbering="false">
        <text:list-item>
          <text:p text:style-name="List_20_1_Content_First"> 2025</text:p>
        </text:list-item>
        <text:list-item>
          <text:p text:style-name="List_20_1_Content_Last"> <text:a xlink:type="simple" xlink:href="https://szymanowiczs.github.io/bolt3d" text:style-name="Internet_20_link" text:visited-style-name="Visited_20_Internet_20_Link">Bolt3D</text:a></text:p>
        </text:list-item>
      </text:list>
      <text:h text:style-name="Heading_20_2" text:outline-level="2"><text:bookmark-start text:name="__RefHeading___hunyuan3d_15"/><text:bookmark-start text:name="hunyuan3d"/>Hunyuan3D<text:bookmark-end text:name="__RefHeading___hunyuan3d_15"/><text:bookmark-end text:name="hunyuan3d"/></text:h>
      <text:list text:style-name="List_20_1" text:continue-numbering="false">
        <text:list-item>
          <text:p text:style-name="List_20_1_Content_First"> 2025</text:p>
        </text:list-item>
        <text:list-item>
          <text:p text:style-name="List_20_1_Content"> <text:a xlink:type="simple" xlink:href="https://github.com/tencent/Hunyuan3D-2" text:style-name="Internet_20_link" text:visited-style-name="Visited_20_Internet_20_Link">Hunyuan3D-2</text:a></text:p>
        </text:list-item>
        <text:list-item>
          <text:p text:style-name="List_20_1_Content_Last"> <text:a xlink:type="simple" xlink:href="https://arxiv.org/pdf/2411.02293" text:style-name="Internet_20_link" text:visited-style-name="Visited_20_Internet_20_Link">Tencent Hunyuan3D-1.0: A Unified Framework for Text-to-3D and
Image-to-3D Generation</text:a> (pdf)</text:p>
        </text:list-item>
      </text:list>
      <text:h text:style-name="Heading_20_2" text:outline-level="2"><text:bookmark-start text:name="__RefHeading___sketchdream_16"/><text:bookmark-start text:name="sketchdream"/>SketchDream<text:bookmark-end text:name="__RefHeading___sketchdream_16"/><text:bookmark-end text:name="sketchdream"/></text:h>
      <text:list text:style-name="List_20_1" text:continue-numbering="false">
        <text:list-item>
          <text:p text:style-name="List_20_1_Content_First"> 2024</text:p>
        </text:list-item>
        <text:list-item>
          <text:p text:style-name="List_20_1_Content_Last"> <text:a xlink:type="simple" xlink:href="https://github.com/IGLICT/SketchDream" text:style-name="Internet_20_link" text:visited-style-name="Visited_20_Internet_20_Link">https://github.com/IGLICT/SketchDream</text:a></text:p>
        </text:list-item>
      </text:list>
      <text:h text:style-name="Heading_20_2" text:outline-level="2"><text:bookmark-start text:name="__RefHeading___text2cad_17"/><text:bookmark-start text:name="text2cad"/>Text2CAD<text:bookmark-end text:name="__RefHeading___text2cad_17"/><text:bookmark-end text:name="text2cad"/></text:h>
      <text:list text:style-name="List_20_1" text:continue-numbering="false">
        <text:list-item>
          <text:p text:style-name="List_20_1_Content_First"> 2024</text:p>
        </text:list-item>
        <text:list-item>
          <text:p text:style-name="List_20_1_Content_Last"> <text:a xlink:type="simple" xlink:href="https://sadilkhan.github.io/text2cad-project/" text:style-name="Internet_20_link" text:visited-style-name="Visited_20_Internet_20_Link">https://sadilkhan.github.io/text2cad-project/</text:a></text:p>
        </text:list-item>
      </text:list>
      <text:h text:style-name="Heading_20_2" text:outline-level="2"><text:bookmark-start text:name="__RefHeading___blenderllm_18"/><text:bookmark-start text:name="blenderllm"/>BlenderLLM<text:bookmark-end text:name="__RefHeading___blenderllm_18"/><text:bookmark-end text:name="blenderllm"/></text:h>
      <text:list text:style-name="List_20_1" text:continue-numbering="false">
        <text:list-item>
          <text:p text:style-name="List_20_1_Content_First"> 2024</text:p>
        </text:list-item>
        <text:list-item>
          <text:p text:style-name="List_20_1_Content"> <text:a xlink:type="simple" xlink:href="https://kurtdu.github.io/publication/2024-12-16-blenderllm" text:style-name="Internet_20_link" text:visited-style-name="Visited_20_Internet_20_Link">BlenderLLM: Training Large Language Models for Computer-Aided Design with Self-improvement</text:a></text:p>
        </text:list-item>
        <text:list-item>
          <text:p text:style-name="List_20_1_Content"> <text:a xlink:type="simple" xlink:href="https://github.com/FreedomIntelligence/BlenderLLM" text:style-name="Internet_20_link" text:visited-style-name="Visited_20_Internet_20_Link">Github</text:a></text:p>
        </text:list-item>
        <text:list-item>
          <text:p text:style-name="List_20_1_Content_Last"> <text:a xlink:type="simple" xlink:href="https://huggingface.co/FreedomIntelligence/BlenderLLM" text:style-name="Internet_20_link" text:visited-style-name="Visited_20_Internet_20_Link">HuggingFace</text:a></text:p>
        </text:list-item>
      </text:list>
      <text:h text:style-name="Heading_20_2" text:outline-level="2"><text:bookmark-start text:name="__RefHeading___vfusion3d_19"/><text:bookmark-start text:name="vfusion3d"/>VFusion3D<text:bookmark-end text:name="__RefHeading___vfusion3d_19"/><text:bookmark-end text:name="vfusion3d"/></text:h>
      <text:list text:style-name="List_20_1" text:continue-numbering="false">
        <text:list-item>
          <text:p text:style-name="List_20_1_Content_First"> 2024</text:p>
        </text:list-item>
        <text:list-item>
          <text:p text:style-name="List_20_1_Content"> <text:a xlink:type="simple" xlink:href="https://junlinhan.github.io/projects/vfusion3d.html" text:style-name="Internet_20_link" text:visited-style-name="Visited_20_Internet_20_Link">https://junlinhan.github.io/projects/vfusion3d.html</text:a></text:p>
        </text:list-item>
        <text:list-item>
          <text:p text:style-name="List_20_1_Content"> <text:a xlink:type="simple" xlink:href="https://huggingface.co/spaces/facebook/VFusion3D" text:style-name="Internet_20_link" text:visited-style-name="Visited_20_Internet_20_Link">https://huggingface.co/spaces/facebook/VFusion3D</text:a></text:p>
        </text:list-item>
        <text:list-item>
          <text:p text:style-name="List_20_1_Content_Last"> <text:a xlink:type="simple" xlink:href="https://github.com/facebookresearch/vfusion3d" text:style-name="Internet_20_link" text:visited-style-name="Visited_20_Internet_20_Link">https://github.com/facebookresearch/vfusion3d</text:a></text:p>
        </text:list-item>
      </text:list>
      <text:p text:style-name="Text_20_body">Disons… que ce n'est pas encore parfaitement au point ! Et pourtant, quoi de plus commun que l'iconique Villa Savoye.</text:p>
      <text:p text:style-name="Text_20_body"><draw:frame draw:style-name="media" draw:name="0" text:anchor-type="as-char" draw:z-index="0" svg:width="31.75cm" style:rel-width="100%" svg:height="17.859375cm" style:rel-height="scale"><draw:image xlink:href="Pictures/ec780b82eab90a7fe4b838fc7a9fdd47.jpg" xlink:type="simple" xlink:show="embed" xlink:actuate="onLoad"/></draw:frame></text:p>
      <text:p text:style-name="Text_20_body">Résultat : un fichier (“un blob!”) de 40 Mo, là où un bon modeleur ne dépasserait pas 1Mo.</text:p>
      <text:p text:style-name="Text_20_body"><draw:frame draw:style-name="media" draw:name="1" text:anchor-type="as-char" draw:z-index="1" svg:width="31.75cm" style:rel-width="100%" svg:height="17.859375cm" style:rel-height="scale"><draw:image xlink:href="Pictures/6a382b445894ae26bdb42071f87f97e8.jpg" xlink:type="simple" xlink:show="embed" xlink:actuate="onLoad"/></draw:frame></text:p>
      <text:p text:style-name="Text_20_body">Et surtout : un maillage totalement “abstrait”, ... inexploitable.</text:p>
      <text:p text:style-name="Text_20_body"><draw:frame draw:style-name="media" draw:name="2" text:anchor-type="as-char" draw:z-index="2" svg:width="31.75cm" style:rel-width="100%" svg:height="17.859375cm" style:rel-height="scale"><draw:image xlink:href="Pictures/10b8c96959316c28f5521dd1b744868a.jpg" xlink:type="simple" xlink:show="embed" xlink:actuate="onLoad"/></draw:frame></text:p>
      <text:p text:style-name="Text_20_body">On savait que les Grands Modèles de Langage n'allaient pas remplacer l'activité des programmeurs avant un bon moment… on peut dire, avec cet exemple issu de la recherche de haut niveau (Meta/Oxford), que l'activité de modélisation 3D n'est pas non plus menacée, à court terme à tout le moins. Une bonne nouvelle ?</text:p>
      <text:h text:style-name="Heading_20_2" text:outline-level="2"><text:bookmark-start text:name="__RefHeading___meshgpt_20"/><text:bookmark-start text:name="meshgpt"/>MeshGPT<text:bookmark-end text:name="__RefHeading___meshgpt_20"/><text:bookmark-end text:name="meshgpt"/></text:h>
      <text:list text:style-name="List_20_1" text:continue-numbering="false">
        <text:list-item>
          <text:p text:style-name="List_20_1_Content_First"> 2023</text:p>
        </text:list-item>
        <text:list-item>
          <text:p text:style-name="List_20_1_Content_Last"> <text:a xlink:type="simple" xlink:href="https://github.com/audi/MeshGPT" text:style-name="Internet_20_link" text:visited-style-name="Visited_20_Internet_20_Link">https://github.com/audi/MeshGP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ia:diffusion</dc:title>
  </office:meta>
</office:document-meta>
</file>