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fff36f111e6d43256983953976782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teformes:aps"/><text:bookmark-start text:name="__RefHeading___aps_1"/><text:bookmark-start text:name="aps"/>APS<text:bookmark-end text:name="__RefHeading___aps_1"/><text:bookmark-end text:name="aps"/></text:h>
      <text:list text:style-name="List_20_1" text:continue-numbering="false">
        <text:list-item>
          <text:p text:style-name="LastListParagraph_List_20_1_Content_First"> <text:a xlink:type="simple" xlink:href="https://aps.autodesk.com/" text:style-name="Internet_20_link" text:visited-style-name="Visited_20_Internet_20_Link">Autodesk Platform Services</text:a></text:p>
        </text:list-item>
      </text:list>
      <text:p text:style-name="Text_20_body"><draw:a xlink:type="simple" xlink:href="https://aps.autodesk.com/sites/default/files/2024-06/eduhack_digital_poster.png"><draw:frame draw:style-name="media" draw:name="0" text:anchor-type="as-char" draw:z-index="0" svg:width="10.583333333333cm" svg:height="6.3436563436563cm"><draw:image xlink:href="Pictures/cfff36f111e6d43256983953976782be.pn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<text:a xlink:type="simple" xlink:href="https://aps.autodesk.com/blog/eduhackers-guide-winning-autodesk-apis" text:style-name="Internet_20_link" text:visited-style-name="Visited_20_Internet_20_Link">An EduHacker's guide to winning with Autodesk API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teformes:aps</dc:title>
  </office:meta>
</office:document-meta>
</file>