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5ccc840aff7c3ad867bbf9bd2ff7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teformes:bim2"/><text:bookmark-start text:name="__RefHeading___bim_2.0_1"/><text:bookmark-start text:name="bim_2.0"/>BIM 2.0<text:bookmark-end text:name="__RefHeading___bim_2.0_1"/><text:bookmark-end text:name="bim_2.0"/></text:h>
      <text:list text:style-name="List_20_1" text:continue-numbering="false">
        <text:list-item>
          <text:p text:style-name="List_20_1_Content_First"> <text:a xlink:type="simple" xlink:href="https://aecmag.com/bim/shaping-the-future-of-aec-technology-nxt-bld-2024/" text:style-name="Internet_20_link" text:visited-style-name="Visited_20_Internet_20_Link">Shaping the future of AEC technology – NXT BLD 2024</text:a></text:p>
        </text:list-item>
        <text:list-item>
          <text:p text:style-name="List_20_1_Content_Last"> Virginia Senf &amp; Sasha Crotty (Autodesk)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The industry is moving away from files and monolithic desktop applications to centralised cloud-databases to aid collaboration and create <text:span text:style-name="Strong_20_Emphasis">BIM 2.0</text:span> workflows. As the market leader in BIM 1.0, Autodesk will give us a glimpse of the database strategies it will deploy to connect the file-based world with the database-centric universe.</text:p>
          </table:table-cell>
        </table:table-row>
      </table:table>
      <text:p text:style-name="Text_20_body"><draw:frame draw:style-name="media" draw:name="0" text:anchor-type="as-char" draw:z-index="0" svg:width="32.305625cm" style:rel-width="100%" svg:height="18.547291666667cm" style:rel-height="scale"><draw:image xlink:href="Pictures/565ccc840aff7c3ad867bbf9bd2ff7f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teformes:bim2</dc:title>
  </office:meta>
</office:document-meta>
</file>