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c1e957ff3500bcfe12fb24a04c74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teformes:cde"/><text:bookmark-start text:name="__RefHeading___cde_1"/><text:bookmark-start text:name="cde"/>CDE<text:bookmark-end text:name="__RefHeading___cde_1"/><text:bookmark-end text:name="cde"/></text:h>
      <text:list text:style-name="List_20_1" text:continue-numbering="false">
        <text:list-item>
          <text:p text:style-name="LastListParagraph_List_20_1_Content_First"> <text:a xlink:type="simple" xlink:href="https://www.researchgate.net/publication/345456884_Common_Data_Environments_for_the_Information_Container_for_linked_Document_Delivery" text:style-name="Internet_20_link" text:visited-style-name="Visited_20_Internet_20_Link">Common Data Environments for the Information Container for linked Document Delivery</text:a> (PDF)</text:p>
        </text:list-item>
      </text:list>
      <text:h text:style-name="Heading_20_2" text:outline-level="2"><text:bookmark-start text:name="__RefHeading___opencde_2"/><text:bookmark-start text:name="opencde"/>OpenCDE<text:bookmark-end text:name="__RefHeading___opencde_2"/><text:bookmark-end text:name="opencde"/></text:h>
      <text:p text:style-name="Text_20_body"><draw:a xlink:type="simple" xlink:href="https://www.buildingsmart.org/wp-content/uploads/2024/10/openBIMw.png"><draw:frame draw:style-name="media" draw:name="0" text:anchor-type="as-char" draw:z-index="0" svg:width="10.583333333333cm" svg:height="5.5993217054264cm"><draw:image xlink:href="Pictures/cec1e957ff3500bcfe12fb24a04c74e5.png" xlink:type="simple" xlink:show="embed" xlink:actuate="onLoad"/></draw:frame></draw:a></text:p>
      <text:list text:style-name="List_20_1" text:continue-numbering="false">
        <text:list-item>
          <text:p text:style-name="List_20_1_Content_First"> <text:a xlink:type="simple" xlink:href="https://www.buildingsmart.org/clarifying-the-openbim-workflow/" text:style-name="Internet_20_link" text:visited-style-name="Visited_20_Internet_20_Link">Clarifying the “openBIM Workflow”: A Practical Breakdown</text:a> (BuildingSmart)</text:p>
        </text:list-item>
        <text:list-item>
          <text:p text:style-name="List_20_1_Content"> <text:a xlink:type="simple" xlink:href="https://www.youtube.com/watch?v=LsV3z27iSGc" text:style-name="Internet_20_link" text:visited-style-name="Visited_20_Internet_20_Link">The openBIM Workflow</text:a> (YouTube)</text:p>
        </text:list-item>
        <text:list-item>
          <text:p text:style-name="List_20_1_Content"> <text:a xlink:type="simple" xlink:href="https://app.box.com/s/quy5zl03tnv1ls4k8nbd2f9jpnykpwm6" text:style-name="Internet_20_link" text:visited-style-name="Visited_20_Internet_20_Link">OpenCDE Documents API</text:a> (PDF)</text:p>
        </text:list-item>
        <text:list-item>
          <text:p text:style-name="List_20_1_Content"> <text:a xlink:type="simple" xlink:href="https://wiki.osarch.org/index.php?title=OpenCDE-API" text:style-name="Internet_20_link" text:visited-style-name="Visited_20_Internet_20_Link">OpenCDE-API</text:a> (OsArch)</text:p>
        </text:list-item>
        <text:list-item>
          <text:p text:style-name="List_20_1_Content_Last"> <text:a xlink:type="simple" xlink:href="https://forums.buildingsmart.org/t/presenting-blender-as-a-new-ifc-authoring-tool/1791/137#bcf-api-v3-support-and-new-test-opencde-server-5" text:style-name="Internet_20_link" text:visited-style-name="Visited_20_Internet_20_Link">Blender &amp; OpenCDE</text:a> (Bonsai)</text:p>
        </text:list-item>
      </text:list>
      <text:list text:style-name="List_20_1" text:continue-numbering="false">
        <text:list-item>
          <text:p text:style-name="List_20_1_Content_First"> <text:a xlink:type="simple" xlink:href="https://github.com/buildingSMART/foundation-API" text:style-name="Internet_20_link" text:visited-style-name="Visited_20_Internet_20_Link">foundation-API</text:a> (GitHub)</text:p>
        </text:list-item>
        <text:list-item>
          <text:p text:style-name="List_20_1_Content_Last"> <text:a xlink:type="simple" xlink:href="https://github.com/buildingSMART/documents-API" text:style-name="Internet_20_link" text:visited-style-name="Visited_20_Internet_20_Link">documents-API</text:a> (GitHub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teformes:cde</dc:title>
  </office:meta>
</office:document-meta>
</file>