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c521a44c8aee6be9db178986d913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s:flux"/><text:bookmark-start text:name="__RefHeading___conception_par_le_flux_1"/><text:bookmark-start text:name="conception_par_le_flux"/>Conception par le flux<text:bookmark-end text:name="__RefHeading___conception_par_le_flux_1"/><text:bookmark-end text:name="conception_par_le_flux"/></text:h>
      <text:list text:style-name="List_20_1" text:continue-numbering="false">
        <text:list-item>
          <text:p text:style-name="List_20_1_Content_First"> <text:span text:style-name="Strong_20_Emphasis"><text:a xlink:type="simple" xlink:href="https://www.shs-conferences.org/articles/shsconf/pdf/2018/08/shsconf_scan18_01006.pdf" text:style-name="Internet_20_link" text:visited-style-name="Visited_20_Internet_20_Link">Modélisation par le flux</text:a></text:span> (pdf) : principe d'<text:a xlink:type="simple" xlink:href="https://fr.wikipedia.org/wiki/interopérabilité" text:style-name="Internet_20_link" text:visited-style-name="Visited_20_Internet_20_Link">interopérabilité</text:a> étendue</text:p>
        </text:list-item>
        <text:list-item>
          <text:p text:style-name="List_20_1_Content"> Modélisation par le flux : <text:a xlink:type="simple" xlink:href="https://github.com/rvba/echo" text:style-name="Internet_20_link" text:visited-style-name="Visited_20_Internet_20_Link">prototype</text:a> et <text:a xlink:type="simple" xlink:href="https://www.youtube.com/watch?v=Uk3cdup-Kds" text:style-name="Internet_20_link" text:visited-style-name="Visited_20_Internet_20_Link">démonstration</text:a></text:p>
        </text:list-item>
        <text:list-item>
          <text:p text:style-name="List_20_1_Content_Last"> <text:a xlink:type="simple" xlink:href="https://bimriver.com/" text:style-name="Internet_20_link" text:visited-style-name="Visited_20_Internet_20_Link">Continuum</text:a> : les briques logicielles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opensource.construction/events/aec-hackathon-zurich-2025/" text:style-name="Internet_20_link" text:visited-style-name="Visited_20_Internet_20_Link">GitAec : IFC versioning for everyone</text:a></text:span> : <text:a xlink:type="simple" xlink:href="https://www.youtube.com/watch?v=vqkKc3TCWdg" text:style-name="Internet_20_link" text:visited-style-name="Visited_20_Internet_20_Link">YouTube</text:a></text:p>
        </text:list-item>
      </text:list>
      <text:p text:style-name="Horizontal_20_Line"/>
      <text:p text:style-name="Text_20_body"><draw:frame draw:style-name="media" draw:name="0" text:anchor-type="as-char" draw:z-index="0" svg:width="30.056666666667cm" style:rel-width="100%" svg:height="16.139583333333cm" style:rel-height="scale"><draw:image xlink:href="Pictures/41c521a44c8aee6be9db178986d91313.png" xlink:type="simple" xlink:show="embed" xlink:actuate="onLoad"/></draw:frame></text:p>
      <text:p text:style-name="Text_20_body">Image : <text:a xlink:type="simple" xlink:href="https://bhom.xyz/" text:style-name="Internet_20_link" text:visited-style-name="Visited_20_Internet_20_Link">bhom.xy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teformes:flux</dc:title>
  </office:meta>
</office:document-meta>
</file>