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2f5add92c94e287fa085ef51bcc9fd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start"/><text:bookmark-start text:name="__RefHeading___python_1"/><text:bookmark-start text:name="python"/>Python<text:bookmark-end text:name="__RefHeading___python_1"/><text:bookmark-end text:name="python"/></text:h>
      <text:p text:style-name="Text_20_body"><draw:a xlink:type="simple" xlink:href="https://upload.wikimedia.org/wikipedia/commons/6/68/Python_batteries_included.jpg"><draw:frame draw:style-name="media" draw:name="0" text:anchor-type="as-char" draw:z-index="0" svg:width="11.90625cm" svg:height="5.08cm"><draw:image xlink:href="Pictures/d2f5add92c94e287fa085ef51bcc9fd9.jpg" xlink:type="simple" xlink:show="embed" xlink:actuate="onLoad"/></draw:frame></draw:a></text:p>
      <text:p text:style-name="Text_20_body"><text:span text:style-name="sup">Image: <text:a xlink:type="simple" xlink:href="https://commons.wikimedia.org/wiki/File:Python_batteries_included.jpg" text:style-name="Internet_20_link" text:visited-style-name="Visited_20_Internet_20_Link">Wikipedia</text:a></text:span></text:p>
      <text:list text:style-name="List_20_1" text:continue-numbering="false">
        <text:list-item>
          <text:p text:style-name="List_20_1_Content_First"> <text:a xlink:type="simple" xlink:href="https://fr.wikipedia.org/wiki/Python (langage)" text:style-name="Internet_20_link" text:visited-style-name="Visited_20_Internet_20_Link">Python (langage)</text:a></text:p>
        </text:list-item>
        <text:list-item>
          <text:p text:style-name="List_20_1_Content"> <text:a xlink:type="simple" xlink:href="https://adn.codeatlas.cc/doku.php?id=python:conception" text:style-name="Internet_20_link" text:visited-style-name="Visited_20_Internet_20_Link">Python &amp; Conception de l'architecture</text:a></text:p>
        </text:list-item>
        <text:list-item>
          <text:p text:style-name="List_20_1_Content"> <text:a xlink:type="simple" xlink:href="https://icn.codeatlas.cc/doku.php?id=python:start" text:style-name="Internet_20_link" text:visited-style-name="Visited_20_Internet_20_Link">🐍 Introduction</text:a></text:p>
        </text:list-item>
        <text:list-item>
          <text:p text:style-name="List_20_1_Content"> <text:a xlink:type="simple" xlink:href="https://docs.blender.org/manual/en/latest/advanced/command_line/launch/macos.html" text:style-name="Internet_20_link" text:visited-style-name="Visited_20_Internet_20_Link">Blender (&amp; Python) sur Mac</text:a> </text:p>
        </text:list-item>
        <text:list-item>
          <text:p text:style-name="List_20_1_Content"> <text:a xlink:type="simple" xlink:href="https://osarch.org/2022/11/12/%f0%9f%93%ba-ifc-101-a-free-ifc-crash-course-with-python/" text:style-name="Internet_20_link" text:visited-style-name="Visited_20_Internet_20_Link">IFC-101 – A Free IFC crash course with python</text:a></text:p>
        </text:list-item>
        <text:list-item>
          <text:p text:style-name="List_20_1_Content_Last"> <text:a xlink:type="simple" xlink:href="https://gis2if.org/parution-humanites-numeriques-pour-leducation-la-formation-et-la-mediation-des-savoirs/" text:style-name="Internet_20_link" text:visited-style-name="Visited_20_Internet_20_Link">Humanités numériqu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ython:start</dc:title>
  </office:meta>
</office:document-meta>
</file>