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98f7269fc735b9b599afe072b8c47b4.png"/>
  <manifest:file-entry manifest:media-type="image/png" manifest:full-path="Pictures/e30b401fccb58e2c7e64c13992da217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icn.codeatlas.cc" text:style-name="Internet_20_link" text:visited-style-name="Visited_20_Internet_20_Link">ICN</text:a><text:bookmark text:name="start"/> / <text:a xlink:type="simple" xlink:href="https://ean.codeatlas.cc" text:style-name="Internet_20_link" text:visited-style-name="Visited_20_Internet_20_Link">EAN</text:a> / 
<text:a xlink:type="simple" xlink:href="https://adn.codeatlas.cc" text:style-name="Internet_20_link" text:visited-style-name="Visited_20_Internet_20_Link">ADN</text:a> / <text:a xlink:type="simple" xlink:href="https://forge.codeatlas.cc" text:style-name="Internet_20_link" text:visited-style-name="Visited_20_Internet_20_Link">FRG</text:a> / <text:a xlink:type="simple" xlink:href="https://sloyd.work" text:style-name="Internet_20_link" text:visited-style-name="Visited_20_Internet_20_Link">SLD</text:a> / <text:a xlink:type="simple" xlink:href="https://adn.codeatlas.cc/doku.php?id=plateformes:start" text:style-name="Internet_20_link" text:visited-style-name="Visited_20_Internet_20_Link">🏗️ Plateformes</text:a> / <text:a xlink:type="simple" xlink:href="https://adn.codeatlas.cc/doku.php?id=ia:start" text:style-name="Internet_20_link" text:visited-style-name="Visited_20_Internet_20_Link">🤖 IA</text:a>
 / <text:a xlink:type="simple" xlink:href="https://forge.codeatlas.cc/doku.php?id=omi:codeatlas" text:style-name="Internet_20_link" text:visited-style-name="Visited_20_Internet_20_Link">?</text:a></text:p>
      <text:p text:style-name="Horizontal_20_Line"/>
      <text:h text:style-name="Heading_20_1" text:outline-level="1"><text:bookmark-start text:name="__RefHeading___🧬_adn_1"/><text:bookmark-start text:name="🧬_adn"/>🧬 ADN<text:bookmark-end text:name="__RefHeading___🧬_adn_1"/><text:bookmark-end text:name="🧬_adn"/></text:h>
      <text:h text:style-name="Heading_20_2" text:outline-level="2"><text:bookmark-start text:name="__RefHeading___architecture_et_design_numerique_2"/><text:bookmark-start text:name="architecture_et_design_numerique"/>Architecture et Design Numérique<text:bookmark-end text:name="__RefHeading___architecture_et_design_numerique_2"/><text:bookmark-end text:name="architecture_et_design_numerique"/></text:h>
      <text:p text:style-name="Text_20_body">L'<text:span text:style-name="Strong_20_Emphasis"><text:a xlink:type="simple" xlink:href="http://www.cnrtl.fr/definition/information" text:style-name="Internet_20_link" text:visited-style-name="Visited_20_Internet_20_Link">information</text:a></text:span> est au cœur du nouveau paradigme de la <text:a xlink:type="simple" xlink:href="https://adn.codeatlas.cc/doku.php?id=conception:start" text:style-name="Internet_20_link" text:visited-style-name="Visited_20_Internet_20_Link">conception numérique</text:a> de l'architecture. (<text:a xlink:type="simple" xlink:href="https://www.nancy.archi.fr/fr/parcoursdna.html" text:style-name="Internet_20_link" text:visited-style-name="Visited_20_Internet_20_Link">Master 1</text:a>)</text:p>
      <text:p text:style-name="Text_20_body"><draw:frame draw:style-name="media" draw:name="0" text:anchor-type="as-char" draw:z-index="0" svg:width="16.933333333333cm" svg:height="2.7516666666667cm"><draw:image xlink:href="Pictures/598f7269fc735b9b599afe072b8c47b4.png" xlink:type="simple" xlink:show="embed" xlink:actuate="onLoad"/></draw:frame></text:p>
      <text:p text:style-name="Text_20_body"><text:span text:style-name="sup">Image: <text:a xlink:type="simple" xlink:href="https://en.wikipedia.org/wiki/Sierpiński triangle" text:style-name="Internet_20_link" text:visited-style-name="Visited_20_Internet_20_Link">Sierpiński triangle</text:a></text:span></text:p>
      <text:h text:style-name="Heading_20_2" text:outline-level="2"><text:bookmark-start text:name="__RefHeading___information_3"/><text:bookmark-start text:name="information"/>Information<text:bookmark-end text:name="__RefHeading___information_3"/><text:bookmark-end text:name="information"/></text:h>
      <text:p text:style-name="Text_20_body">L'information numérique au service de l'architecture peut être entendue suivant deux modalités qui correspondent à deux approches complémentaires et à deux métiers distincts<text:note text:id="ftn0" text:note-class="footnote"><text:note-citation text:label="1)">1)</text:note-citation><text:note-body><text:p text:style-name="Footnote">voir <text:a xlink:type="simple" xlink:href="https://forge.codeatlas.cc/doku.php?id=filiere" text:style-name="Internet_20_link" text:visited-style-name="Visited_20_Internet_20_Link">filière numérique</text:a></text:p></text:note-body></text:note> :</text:p>
      <text:list text:style-name="List_20_1" text:continue-numbering="false">
        <text:list-item>
          <text:p text:style-name="List_20_1_Content_First"> 1) <text:span text:style-name="Emphasis"><text:a xlink:type="simple" xlink:href="https://adn.codeatlas.cc/doku.php?id=bim:start" text:style-name="Internet_20_link" text:visited-style-name="Visited_20_Internet_20_Link">BIM Manager</text:a></text:span> (ou administrateur informationnel)</text:p>
        </text:list-item>
        <text:list-item>
          <text:p text:style-name="List_20_1_Content_Last"> 2) <text:span text:style-name="Emphasis"><text:a xlink:type="simple" xlink:href="https://adn.codeatlas.cc/doku.php?id=conception:generatif" text:style-name="Internet_20_link" text:visited-style-name="Visited_20_Internet_20_Link">Generative Designer</text:a></text:span> (ou concepteur génératif)</text:p>
        </text:list-item>
      </text:list>
      <text:p text:style-name="Text_20_body">Pour le <text:span text:style-name="Strong_20_Emphasis"><text:span text:style-name="Emphasis">BIM Manager</text:span></text:span>, l'information correspond en premier lieu à l'information au sens de la <text:span text:style-name="Emphasis">modélisation des données</text:span> du bâtiment (BIM). Il s'agit principalement d'organiser et de partager l'information véhiculée par la maquette numérique.</text:p>
      <text:p text:style-name="Text_20_body">Pour le <text:span text:style-name="Strong_20_Emphasis"><text:span text:style-name="Emphasis">Generative Designer</text:span></text:span>,  l'information correspond à la donnée génératrice dans le sens où l'« in-formation » est la donnée qui véhicule la « prise de forme » de l'architecture. C'est ce qu'on appelle la Conception Numérique (CN) dans le sens de <text:span text:style-name="Emphasis"><text:a xlink:type="simple" xlink:href="https://adn.codeatlas.cc/doku.php?id=conception:generatif" text:style-name="Internet_20_link" text:visited-style-name="Visited_20_Internet_20_Link">Computational Design</text:a></text:span> (CD).</text:p>
      <text:h text:style-name="Heading_20_2" text:outline-level="2"><text:bookmark-start text:name="__RefHeading___conception_4"/><text:bookmark-start text:name="conception"/>Conception<text:bookmark-end text:name="__RefHeading___conception_4"/><text:bookmark-end text:name="conception"/></text:h>
      <text:p text:style-name="Text_20_body">Si la notion d'information est centrale dans ces deux modalités de la conception numérique, elle représente plutôt un moyen de gestion et d'organisation dans le paradigme de la modélisation des données du bâtiment; tandis qu'elle représente l'information <text:span text:style-name="Emphasis">originelle</text:span> de la <text:span text:style-name="Emphasis">forme</text:span> dans le sens du <text:span text:style-name="Emphasis">design</text:span>, pour le concepteur génératif. Il serait donc plus approprié de réserver le sens de «conception» dans le cas de la «conception numérique» de l'architecture quand elle relève véritablement d'un acte de <text:a xlink:type="simple" xlink:href="http://www.cnrtl.fr/definition/conception" text:style-name="Internet_20_link" text:visited-style-name="Visited_20_Internet_20_Link">conception</text:a> au sens du <text:span text:style-name="Emphasis">design</text:span>.</text:p>
      <text:p text:style-name="Text_20_body">Pour ce qui concerne le BIM, on pourrait penser que la notion de <text:a xlink:type="simple" xlink:href="http://www.cnrtl.fr/definition/modélisation" text:style-name="Internet_20_link" text:visited-style-name="Visited_20_Internet_20_Link">modélisation</text:a> (<text:a xlink:type="simple" xlink:href="https://en.wikipedia.org/wiki/modeling" text:style-name="Internet_20_link" text:visited-style-name="Visited_20_Internet_20_Link">modeling</text:a>) soit plus pertinente dans le sens où elle exprime la «conception de l'information». Il faut pourtant distinguer deux types de «modélisation» qu'on a tendance à confondre dans le contexte du design numérique. Dans le sens le plus général, on parle de «modélisation» pour décrire les opérations de constitution de la maquette numérique. Ce terme n'est peut-être pas parfaitement adapté à l'acte qu'il est censé décrire: celui de la création d'une maquette numérique par «manipulation directe», c'est-à-dire par l'emploi d'un «logiciel de modélisation» où l'utilisateur manipule «directement» des objets 3D. Il serait, dans ce contexte, probablement préférable de parler de « <text:a xlink:type="simple" xlink:href="http://www.cnrtl.fr/definition/modelage" text:style-name="Internet_20_link" text:visited-style-name="Visited_20_Internet_20_Link">modelage</text:a> ». Il s'agit peut-être ici d'une mauvaise traduction du mot anglais <text:a xlink:type="simple" xlink:href="https://dictionary.cambridge.org/dictionary/english/modeling" text:style-name="Internet_20_link" text:visited-style-name="Visited_20_Internet_20_Link">modeling</text:a> car le mot est porteur des deux sens: modelage (<text:a xlink:type="simple" xlink:href="https://dictionary.cambridge.org/dictionary/english-french/modelling" text:style-name="Internet_20_link" text:visited-style-name="Visited_20_Internet_20_Link">modelling</text:a>) et modélisation.</text:p>
      <text:h text:style-name="Heading_20_2" text:outline-level="2"><text:bookmark-start text:name="__RefHeading___modelisation_5"/><text:bookmark-start text:name="modelisation"/>Modélisation<text:bookmark-end text:name="__RefHeading___modelisation_5"/><text:bookmark-end text:name="modelisation"/></text:h>
      <text:p text:style-name="Text_20_body">Cette distinction peut paraître subtile, mais elle est importante. Si l'on entend la «modélisation» comme l'acte de création d'un «modèle» au sens d'une <text:a xlink:type="simple" xlink:href="http://www.cnrtl.fr/definition/maquette" text:style-name="Internet_20_link" text:visited-style-name="Visited_20_Internet_20_Link">maquette</text:a>, il serait préférable d'employer le terme de «<text:span text:style-name="Strong_20_Emphasis">modelage</text:span>» ; car la « <text:a xlink:type="simple" xlink:href="http://www.cnrtl.fr/definition/modélisation" text:style-name="Internet_20_link" text:visited-style-name="Visited_20_Internet_20_Link">modélisation</text:a> », en tant que substantif, véhicule un sens bien plus précis: «Opération par laquelle on établit le modèle d'un système complexe, afin d'étudier plus commodément et de mesurer les effets sur ce système des variations de tel ou tel de ses éléments composants» (voir partie <text:span text:style-name="Source_20_Text">DÉR 1</text:span> dans la définition du CNRTL). L'ambiguïté repose ici sur le mot de «modèle» qui en anglais peut signifier, au-delà du sens mathématique de «modèle de donnée», le sens de «maquette» (<text:span text:style-name="Emphasis">model</text:span>).</text:p>
      <text:p text:style-name="Text_20_body">Nous préférons donc utiliser le terme de <text:a xlink:type="simple" xlink:href="http://www.cnrtl.fr/definition/gestion" text:style-name="Internet_20_link" text:visited-style-name="Visited_20_Internet_20_Link">gestion</text:a> ou d'<text:a xlink:type="simple" xlink:href="http://www.cnrtl.fr/definition/administration" text:style-name="Internet_20_link" text:visited-style-name="Visited_20_Internet_20_Link">administration</text:a> dans le contexte où la «donnée du bâtiment» est la constitution d'une maquette numérique générée par manipulation directe; et réserver le terme de <text:a xlink:type="simple" xlink:href="http://www.cnrtl.fr/definition/modélisation" text:style-name="Internet_20_link" text:visited-style-name="Visited_20_Internet_20_Link">modélisation</text:a> dans le contexte d'une «modélisation algorithmique» de l'architecture. C'est le sens que nous donnons à la «Conception Numérique» (CN).</text:p>
      <text:h text:style-name="Heading_20_2" text:outline-level="2"><text:bookmark-start text:name="__RefHeading___programmation_6"/><text:bookmark-start text:name="programmation"/>Programmation<text:bookmark-end text:name="__RefHeading___programmation_6"/><text:bookmark-end text:name="programmation"/></text:h>
      <text:p text:style-name="Text_20_body">Dans le sens que nous donnons à la notion d'information telle que nous venons de la préciser, nous pouvons parler d'<text:span text:style-name="Strong_20_Emphasis">Architecture</text:span> et de <text:span text:style-name="Strong_20_Emphasis">Design Numérique</text:span> dans le sens que prend cet acronyme en biologie: l'information de la <text:a xlink:type="simple" xlink:href="https://fr.wikipedia.org/wiki/morphogénèse" text:style-name="Internet_20_link" text:visited-style-name="Visited_20_Internet_20_Link">morphogénèse</text:a> véhiculée par l'<text:a xlink:type="simple" xlink:href="https://fr.wikipedia.org/wiki/ADN" text:style-name="Internet_20_link" text:visited-style-name="Visited_20_Internet_20_Link">ADN</text:a>. Le domaine de l'«Architecture et de la conception numérique» (ADN) concerne donc les opérations de génération algorithmique et mathématique par le moyen de la <text:a xlink:type="simple" xlink:href="https://adn.codeatlas.cc/doku.php?id=conception:programmation" text:style-name="Internet_20_link" text:visited-style-name="Visited_20_Internet_20_Link">programmation</text:a>.</text:p>
      <text:p text:style-name="Text_20_body"><draw:a xlink:type="simple" xlink:href="https://upload.wikimedia.org/wikipedia/commons/c/cd/RNA-codon.png"><draw:frame draw:style-name="media" draw:name="1" text:anchor-type="as-char" draw:z-index="1" svg:width="5.953125cm" svg:height="10.107083333333cm"><draw:image xlink:href="Pictures/e30b401fccb58e2c7e64c13992da2175.pn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art</dc:title>
  </office:meta>
</office:document-meta>
</file>